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FE000002248886233C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 style:master-page-name="">
      <loext:graphic-properties draw:fill="none"/>
      <style:paragraph-properties fo:margin-left="0.9366in" fo:margin-right="0in" fo:text-indent="0in" style:auto-text-indent="false" style:page-number="auto" fo:background-color="transparent"/>
      <style:text-properties style:font-name="Garamond" officeooo:rsid="000b27df"/>
    </style:style>
    <style:style style:name="P2" style:family="paragraph">
      <loext:graphic-properties draw:fill="none"/>
    </style:style>
    <style:style style:name="P3" style:family="paragraph">
      <style:text-properties style:font-name="Garamond"/>
    </style:style>
    <style:style style:name="P4" style:family="paragraph">
      <loext:graphic-properties draw:fill="none" draw:fill-color="#ffffff"/>
      <style:text-properties style:font-name="Garamond"/>
    </style:style>
    <style:style style:name="P5" style:family="paragraph">
      <loext:graphic-properties draw:fill="none" draw:fill-color="#ffffff"/>
      <style:text-properties fo:color="#007aac" loext:opacity="100%" style:font-name="Garamond"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P6" style:family="paragraph">
      <loext:graphic-properties draw:fill="none" draw:fill-color="#ffffff"/>
      <style:text-properties fo:font-style="normal" style:font-style-asian="normal" style:font-style-complex="normal"/>
    </style:style>
    <style:style style:name="P7" style:family="paragraph">
      <style:paragraph-properties fo:margin-top="0.1654in" fo:margin-bottom="0.1374in" fo:text-align="left"/>
      <style:text-properties fo:font-size="10pt" style:font-size-asian="10pt" style:font-size-complex="10pt"/>
    </style:style>
    <style:style style:name="P8" style:family="paragraph">
      <loext:graphic-properties draw:fill="none" draw:fill-color="#ffffff"/>
      <style:paragraph-properties fo:margin-top="0.1654in" fo:margin-bottom="0.1374in" fo:text-align="left"/>
      <style:text-properties style:text-position="0% 100%" style:font-name="Garamond" fo:font-size="10pt" style:font-size-asian="10pt" style:font-size-complex="10pt"/>
    </style:style>
    <style:style style:name="P9" style:family="paragraph">
      <style:paragraph-properties fo:margin-top="0.1654in" fo:margin-bottom="0.1374in" fo:line-height="150%"/>
      <style:text-properties fo:font-size="10pt" fo:font-weight="bold" style:font-size-asian="10pt" style:font-weight-asian="bold" style:font-size-complex="10pt" style:font-weight-complex="bold"/>
    </style:style>
    <style:style style:name="P10" style:family="paragraph">
      <loext:graphic-properties draw:fill="solid" draw:fill-color="#d1e3ef"/>
      <style:paragraph-properties fo:margin-top="0.1654in" fo:margin-bottom="0.1374in" fo:line-height="150%"/>
      <style:text-properties fo:font-weight="bold" style:font-weight-asian="bold" style:font-weight-complex="bold"/>
    </style:style>
    <style:style style:name="P11" style:family="paragraph">
      <style:paragraph-properties fo:margin-top="0.3236in" fo:margin-bottom="0.2957in" fo:text-align="left"/>
      <style:text-properties fo:font-size="10pt" style:font-size-asian="10pt" style:font-size-complex="10pt"/>
    </style:style>
    <style:style style:name="P12" style:family="paragraph">
      <style:paragraph-properties fo:margin-top="0in" fo:margin-bottom="0in" fo:line-height="100%" fo:text-align="left"/>
      <style:text-properties fo:font-size="10pt" style:font-size-asian="10pt" style:font-size-complex="10pt"/>
    </style:style>
    <style:style style:name="P13" style:family="paragraph">
      <style:paragraph-properties fo:margin-top="0.0071in" fo:margin-bottom="0in" fo:line-height="100%" fo:text-align="left"/>
      <style:text-properties fo:font-size="10pt" style:font-size-asian="10pt" style:font-size-complex="10pt"/>
    </style:style>
    <style:style style:name="P14" style:family="paragraph">
      <style:paragraph-properties fo:margin-top="0.1654in" fo:margin-bottom="0.1374in" fo:line-height="150%"/>
      <style:text-properties fo:font-size="10pt" style:font-size-asian="10pt" style:font-size-complex="10pt"/>
    </style:style>
    <style:style style:name="T1" style:family="text">
      <style:text-properties style:font-name="Garamond" fo:font-size="12pt" style:font-size-asian="10.5pt" style:font-size-complex="12pt"/>
    </style:style>
    <style:style style:name="T2" style:family="text">
      <style:text-properties style:font-name="Garamond"/>
    </style:style>
    <style:style style:name="T3" style:family="text">
      <style:text-properties fo:color="#007aac" loext:opacity="100%" style:font-name="Garamond"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fo:color="#000000" loext:opacity="100%" style:font-name="Garamond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T5" style:family="text">
      <style:text-properties fo:color="#007aac" loext:opacity="100%" style:font-name="Garamond" fo:font-size="28pt" fo:font-style="normal" fo:font-weight="bold" style:font-size-asian="28pt" style:font-style-asian="normal" style:font-weight-asian="bold" style:font-size-complex="28pt" style:font-style-complex="normal" style:font-weight-complex="bold"/>
    </style:style>
    <style:style style:name="T6" style:family="text">
      <style:text-properties fo:color="#007aac" loext:opacity="100%" style:font-name="Garamond" fo:font-size="42pt" fo:font-style="normal" fo:font-weight="bold" style:font-size-asian="42pt" style:font-style-asian="normal" style:font-weight-asian="bold" style:font-size-complex="42pt" style:font-style-complex="normal" style:font-weight-complex="bold"/>
    </style:style>
    <style:style style:name="T7" style:family="text">
      <style:text-properties fo:color="#000000" loext:opacity="100%" fo:font-family="Garamond" style:font-style-name="Bold" style:font-family-generic="roman" style:font-pitch="variable" fo:font-size="10.5pt" fo:font-style="normal" fo:font-weight="bold" style:font-family-asian="AGaramond" style:font-size-asian="10.5pt" style:font-style-asian="normal" style:font-weight-asian="bold" style:font-family-complex="AGaramond" style:font-size-complex="10.5pt" style:font-style-complex="normal" style:font-weight-complex="bold"/>
    </style:style>
    <style:style style:name="T8" style:family="text">
      <style:text-properties style:text-position="0% 100%" style:font-name="Garamond" fo:font-size="12pt" style:font-size-asian="12pt" style:font-size-complex="12pt"/>
    </style:style>
    <style:style style:name="T9" style:family="text">
      <style:text-properties style:text-position="0% 100%" style:font-name="Garamond"/>
    </style:style>
    <style:style style:name="T10" style:family="text">
      <style:text-properties fo:font-size="11pt" fo:font-weight="bold" style:font-size-asian="11pt" style:font-weight-asian="bold" style:font-size-complex="11pt" style:font-weight-complex="bold"/>
    </style:style>
    <style:style style:name="T11" style:family="text">
      <style:text-properties fo:color="#007aac" loext:opacity="100%" style:text-position="0% 100%" style:font-name="Garamond" fo:font-size="12pt" style:font-size-asian="12pt" style:font-size-complex="12pt"/>
    </style:style>
    <style:style style:name="gr1" style:family="graphic">
      <style:graphic-properties loext:decorative="false" style:run-through="foreground" style:wrap="right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953in" svg:stroke-color="#00a9ec" draw:marker-start="" draw:marker-end="" draw:stroke-linejoin="miter" svg:stroke-linecap="butt" draw:fill="none" fo:padding-top="0.0472in" fo:padding-bottom="0.0472in" fo:padding-left="0.0472in" fo:padding-right="0.0472in" loext:decorative="false" style:run-through="foreground"/>
    </style:style>
    <style:style style:name="gr3" style:family="graphic">
      <style:graphic-properties draw:stroke="solid" svg:stroke-width="0.0953in" svg:stroke-color="#007aac" draw:marker-start="" draw:marker-end="" draw:stroke-linejoin="miter" svg:stroke-linecap="butt" draw:fill="none" fo:padding-top="0.0472in" fo:padding-bottom="0.0472in" fo:padding-left="0.0472in" fo:padding-right="0.0472in" loext:decorative="false" style:run-through="foreground"/>
    </style:style>
    <style:style style:name="gr4" style:family="graphic">
      <style:graphic-properties draw:stroke="solid" svg:stroke-width="0.0953in" svg:stroke-color="#0093cd" draw:marker-start="" draw:marker-end="" draw:stroke-linejoin="miter" svg:stroke-linecap="butt" draw:fill="none" fo:padding-top="0.0472in" fo:padding-bottom="0.0472in" fo:padding-left="0.0472in" fo:padding-right="0.0472in" loext:decorative="false" style:run-through="foreground"/>
    </style:style>
    <style:style style:name="gr5" style:family="graphic">
      <style:graphic-properties loext:decorative="false" style:run-through="foreground" style:wrap="left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6" style:family="graphic">
      <style:graphic-properties draw:stroke="solid" svg:stroke-width="0.0402in" svg:stroke-color="#00a9ec" draw:marker-start="" draw:marker-end="" draw:stroke-linejoin="miter" svg:stroke-linecap="butt" draw:fill="none" fo:padding-top="0.0201in" fo:padding-bottom="0.0201in" fo:padding-left="0.0201in" fo:padding-right="0.0201in" loext:decorative="false" style:run-through="foreground"/>
    </style:style>
    <style:style style:name="gr7" style:family="graphic">
      <style:graphic-properties draw:stroke="solid" svg:stroke-width="0.0402in" svg:stroke-color="#007aac" draw:marker-start="" draw:marker-end="" draw:stroke-linejoin="miter" svg:stroke-linecap="butt" draw:fill="none" fo:padding-top="0.0201in" fo:padding-bottom="0.0201in" fo:padding-left="0.0201in" fo:padding-right="0.0201in" loext:decorative="false" style:run-through="foreground"/>
    </style:style>
    <style:style style:name="gr8" style:family="graphic">
      <style:graphic-properties draw:stroke="solid" svg:stroke-width="0.0402in" svg:stroke-color="#0093cd" draw:marker-start="" draw:marker-end="" draw:stroke-linejoin="miter" svg:stroke-linecap="butt" draw:fill="none" fo:padding-top="0.0201in" fo:padding-bottom="0.0201in" fo:padding-left="0.0201in" fo:padding-right="0.0201in" loext:decorative="false" style:run-through="foreground"/>
    </style:style>
    <style:style style:name="gr9" style:family="graphic">
      <style:graphic-properties draw:stroke="none" svg:stroke-color="#000000" draw:fill="none" draw:fill-color="#ffffff" fo:min-height="1.5339in" loext:decorative="false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/>
      <style:paragraph-properties style:writing-mode="lr-tb"/>
    </style:style>
    <style:style style:name="gr10" style:family="graphic">
      <style:graphic-properties draw:stroke="none" svg:stroke-color="#000000" draw:fill="none" draw:fill-color="#ffffff" fo:min-height="0.9583in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1" style:family="graphic">
      <style:graphic-properties draw:stroke="none" svg:stroke-color="#000000" draw:fill="none" draw:fill-color="#ffffff" fo:min-height="1.0102in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2" style:family="graphic">
      <style:graphic-properties draw:stroke="none" svg:stroke-color="#000000" draw:fill="none" draw:fill-color="#ffffff" fo:min-height="0.8228in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3" style:family="graphic">
      <style:graphic-properties draw:stroke="none" svg:stroke-color="#000000" draw:fill="solid" draw:fill-color="#d1e3ef" fo:min-height="0.3665in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4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in" fo:min-width="0in" fo:padding-top="0in" fo:padding-bottom="0in" fo:padding-left="0in" fo:padding-right="0in" style:mirror="none" loext:decorative="false" style:run-through="back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g text:anchor-type="paragraph" draw:z-index="1" draw:name="Group object 1" draw:style-name="gr1"><draw:path draw:style-name="gr2" draw:text-style-name="P2" svg:width="1.4543in" svg:height="3.4118in" svg:x="-0.7803in" svg:y="0.2295in" svg:viewBox="0 0 3695 8667" svg:d="M15 8667c156 1 372-172 405-230 33-57 24-139 45-160s278-39 248-238c-30-200-100-215-142-236-39 0 151-172 236-229 84-58 380-201 598-405 499-468 574-1005 610-1037 37-32 512 199 554 248 42 48 67 153 167 145 101-8 153-87 181-123 29-36 109-52 139-89 30-36-2-90 20-125 23-34 105-82 131-112s31-139 89-139 93 127 93 127c0 0 26 24 50 24s253-155 256-342c2-188-214-395-236-395s-60 14-60 14c0 0-45 179-121 177-77-2-230-374-230-374 0 0 649-435 403-1285-246-849-1371-803-1371-803 15-26 32-79 32-110 0-100-81-182-181-182-95 0-177 162-177 162 0 0-137 52-266 46-130-7-254-133-254-133 0 0 220-41 326-182s136-432-48-597c-185-164-425-66-530-51-106 15-163-9-163-9 0 0 267-95 353-147 86-51 226-172 226-172 85-78 138-189 138-312 0-23-2-45-5-66 0 0-4-73 27-119 14-19 38 2 79-34 40-36 26-132 5-160-37-50-93-65-132-38-44 30-83 71-99 69-32-3-142-45-142-45-48-19-101-30-156-30-89 0-171 27-239 74 0 0-21 0-75-18s-139-115-168-185c-28-69 6-333-138-431-145-99-225-74-241-76-15-1-25-7-39-21-13-14-24-74-36-92s-66-65-60-97c6-31 6-50 3-60-3-11-14-36-29-45-15-10-30-19-71-19h-6c-5 0-10 1-14 1v8665c6 1 12 1 18 1z"><text:p/></draw:path><draw:path draw:style-name="gr3" draw:text-style-name="P2" svg:width="0.6283in" svg:height="1.2902in" svg:x="-0.7807in" svg:y="1.7567in" svg:viewBox="0 0 1597 3278" svg:d="M1597 942c-309-560-892-942-1576-942h-7c-4 0-9 0-13 0M1309 2453c-233 488-711 825-1288 825h-7c-4 0-9 0-14 0"><text:p/></draw:path><draw:path draw:style-name="gr4" draw:text-style-name="P2" svg:width="1.1516in" svg:height="2.1713in" svg:x="-0.7803in" svg:y="0.5898in" svg:viewBox="0 0 2926 5516" svg:d="M0 3970c4-1 9-1 13-1l3-1c153 0 387 404 443 485 56 80 72 56 137 48 64-8 88 8 137-81 48-88 169-290 410-290 242 0 372 242 565 355s250 64 499 16c250-48 266-226 266-226 0 0-298-136-338-330-40-193-73-274 145-418 217-145 499 104 499 104 0 0 169-225 145-419-24-193-185-442-483-467-298-24-1056-32-1298-128-241-97-531-371-612-677 0 0-32-117-68-137s-181 73-201-4c-21-76-16-882 12-962 28-81 121-4 181-56 60-53 153-162 137-258-16-97-181-149-250-226-68-76-52-185-141-246-88-61-185-50-185-50l-3 1c0 0-5-1-13-1M943 5266c0 0-141-195-178-201-36-6-72 4-153 64-80 60-155-76-193-64s-44 179-96 257c-53 79-236 193-306 193l-4 1c-4 0-9-1-13-2"><text:p/></draw:path></draw:g><draw:g text:anchor-type="paragraph" draw:z-index="2" draw:name="Group object 2" draw:style-name="gr5"><draw:path draw:style-name="gr6" draw:text-style-name="P2" svg:width="1.2382in" svg:height="1.4594in" svg:x="6.1461in" svg:y="0.0531in" svg:viewBox="0 0 3146 3708" svg:d="M1573 3708c66 0 159-74 173-99 14-24 10-59 19-68s119-17 106-102-43-92-61-101c-16 0 65-74 101-98 36-25 163-86 256-173 213-200 245-430 261-444 15-13 219 86 237 106 18 21 28 66 71 62 43-3 66-37 78-52 12-16 46-23 59-38 13-16-1-39 9-54 9-14 44-35 56-48 11-13 13-59 37-59 25 0 40 54 40 54 0 0 11 10 22 10 10 0 108-66 109-146s-91-169-101-169c-9 0-26 6-26 6 0 0-19 77-51 76-33-1-98-160-98-160 0 0 277-186 172-550-105-363-586-343-586-343 6-11 13-34 13-47 0-43-34-78-77-78-40 0-75 69-75 69 0 0-59 22-115 20-55-3-108-57-108-57 0 0 94-18 139-78 46-60 59-184-20-255-79-70-182-28-227-22-45 7-70-4-70-4 0 0 115-40 151-62 37-22 97-74 97-74 36-33 59-81 59-134 0-10-1-19-2-29 0 0-2-31 12-50 5-9 16 0 33-15s11-56 2-69c-15-21-39-27-56-16-19 13-35 31-43 30-13-1-60-20-60-20-21-8-43-12-67-12-38 0-73 11-102 31 0 0-9 0-32-8-23-7-60-49-72-78-12-30 3-143-59-185s-96-32-103-32c-6-1-11-4-17-9-6-6-10-32-15-40s-29-28-26-41c3-14 3-21 1-26-1-4-6-15-12-19s-13-8-30-8h-3c-17 0-24 4-30 8-7 4-11 15-13 19-1 5-1 12 2 26 2 13-21 33-26 41s-10 34-16 40c-5 5-10 8-16 9-7 0-41-10-103 32s-47 155-60 185c-12 29-48 71-71 78-23 8-32 8-32 8-29-20-65-31-102-31-24 0-47 4-67 12 0 0-47 19-61 20-7 1-24-17-42-30-17-11-41-5-57 16-9 13-15 54 2 69 18 15 28 6 34 15 13 19 12 50 12 50-2 10-2 19-2 29 0 53 22 101 58 134 0 0 60 52 97 74s151 62 151 62c0 0-24 11-69 4-46-6-148-48-227 22-79 71-66 195-21 255s140 78 140 78c0 0-53 54-109 57-55 2-114-20-114-20 0 0-35-69-75-69-43 0-79 35-79 78 0 13 8 36 14 47 0 0-481-20-586 343-105 364 172 550 172 550 0 0-65 159-98 160s-52-76-52-76c0 0-16-6-26-6-9 0-101 89-100 169s99 146 109 146 22-10 22-10c0 0 14-54 39-54s27 46 38 59 47 34 56 48c10 15-4 38 9 54 13 15 47 22 59 38 12 15 35 49 78 52 43 4 53-41 71-62 18-20 222-119 238-106 15 14 48 244 261 444 93 87 219 148 256 173 36 24 117 98 100 98-18 9-48 16-60 101-13 85 96 93 106 102 9 9 5 44 19 68 14 25 106 99 173 99z"><text:p/></draw:path><draw:path draw:style-name="gr7" draw:text-style-name="P2" svg:width="0.5311in" svg:height="0.552in" svg:x="6.4996in" svg:y="0.7063in" svg:viewBox="0 0 1350 1403" svg:d="M1350 403c-132-239-381-403-674-403h-3c-293 0-542 164-673 403M1227 1050c-100 209-303 353-551 353h-3c-247 0-451-144-551-353"><text:p/></draw:path><draw:path draw:style-name="gr8" draw:text-style-name="P2" svg:width="0.9803in" svg:height="0.9287in" svg:x="6.2736in" svg:y="0.2071in" svg:viewBox="0 0 2491 2360" svg:d="M1246 1697c65 0 165 172 189 207 25 35 31 24 59 21 28-4 38 3 59-35 20-38 72-124 175-124 105 0 160 103 242 152 83 49 107 28 214 7s114-97 114-97c0 0-128-58-145-141s-31-117 62-179 213 45 213 45c0 0 73-97 62-180-10-82-79-189-206-199-128-11-451-14-556-55-103-42-227-159-262-290 0 0-13-50-29-58-15-9-77 31-86-2s-7-377 5-412c12-34 52-1 78-24 26-22 65-69 58-110s-77-64-107-97c-29-32-22-79-60-105-38-25-79-21-79-21l-1 1c0 0-41-5-79 21-38 25-31 72-61 105-29 32-100 55-106 96-7 41 32 88 58 110 26 23 66-10 78 24 12 35 13 379 5 412-9 33-71-7-86 2-16 8-30 58-30 58-34 131-158 248-261 290-104 41-428 45-555 55s-196 117-207 200c-10 82 62 179 62 179 0 0 121-107 214-45s79 96 62 179-145 141-145 141c0 0 7 76 114 97s131 42 213-7c83-48 138-152 242-152 103 0 155 86 175 124 21 38 31 31 59 35 27 3 34 15 58-21 25-34 124-207 190-207zM1642 2253c0 0-60-84-75-86-16-3-31 1-66 27-34 26-66-32-83-27-16 5-19 76-41 110-22 33-101 82-131 82l-1 1c-30-1-109-49-131-83-22-33-25-105-41-110-17-5-49 53-83 27-35-25-50-30-66-27-15 2-75 86-75 86"><text:p/></draw:path></draw:g><draw:frame text:anchor-type="paragraph" draw:z-index="9" draw:name="Text Frame 8" draw:style-name="gr9" draw:text-style-name="P4" svg:width="6.3961in" svg:height="1.5343in" svg:x="0.9673in" svg:y="8.0256in"><draw:text-box><text:p text:style-name="P3"><text:span text:style-name="T1">The .hack TLD is intended as a commemorative namespace for BornHack 2026.</text:span></text:p><text:p text:style-name="P3"><text:span text:style-name="T2"/></text:p><text:p text:style-name="P3"><text:span text:style-name="T1">Should it prove unexpectedly useful DigiNøltar reserves the right </text:span></text:p><text:p text:style-name="P3"><text:span text:style-name="T1">to continue operating it indefinitely. This determination will be made using</text:span></text:p><text:p text:style-name="P3"><text:span text:style-name="T1">the established criterion of "seeing how it goes."</text:span></text:p><text:p text:style-name="P3"><text:span text:style-name="T2"/></text:p><text:p text:style-name="P3"><text:span text:style-name="T1">The internet has always benefited from additional namespaces. </text:span></text:p><text:p text:style-name="P3"><text:span text:style-name="T1">DigiNøltar is merely ensuring there is one more.</text:span></text:p></draw:text-box></draw:frame><draw:frame text:anchor-type="paragraph" draw:z-index="3" draw:name="Text Frame 1" draw:style-name="gr10" draw:text-style-name="P5" svg:width="6.2815in" svg:height="0.9587in" svg:x="0.9571in" svg:y="1.4319in"><draw:text-box><text:p><text:span text:style-name="T3">DigiNøltar DNS:</text:span></text:p><text:p><text:span text:style-name="T4">Announcing the .hack TLD</text:span></text:p></draw:text-box></draw:frame><draw:frame text:anchor-type="paragraph" draw:z-index="4" draw:name="Text Frame 2" draw:style-name="gr11" draw:text-style-name="P6" svg:width="3.1878in" svg:height="1.0106in" svg:x="1.1028in" svg:y="-0.3283in"><draw:text-box><text:p><text:span text:style-name="T5">D</text:span><text:span text:style-name="T6">igi </text:span><text:span text:style-name="T5">N</text:span><text:span text:style-name="T6">øltar</text:span></text:p><text:p><text:span text:style-name="T7"><text:s text:c="15"/>notariële diensten voor het internet</text:span></text:p></draw:text-box></draw:frame><draw:frame text:anchor-type="paragraph" draw:z-index="5" draw:name="Text Frame 3" draw:style-name="gr12" draw:text-style-name="P8" svg:width="5.8752in" svg:height="1.2378in" svg:x="0.9882in" svg:y="2.6193in"><draw:text-box><text:p text:style-name="P7"><text:span text:style-name="T8">DigiNøltar is pleased to announce the </text:span><text:span text:style-name="T8">introduction of the .hack top-level domain in </text:span><text:span text:style-name="T8">celebration of BornHack 2026.</text:span></text:p><text:p text:style-name="P7"><text:span text:style-name="T8">The namespace has been established to </text:span><text:span text:style-name="T8">recognize the continued importance of hackers, </text:span><text:span text:style-name="T8">makers, infrastructure operators, and those who </text:span><text:span text:style-name="T8">insist on running their own DNS.</text:span></text:p><text:p text:style-name="P7"><text:span text:style-name="T9"/></text:p></draw:text-box></draw:frame><draw:frame text:anchor-type="paragraph" draw:z-index="6" draw:name="Text Frame 4" draw:style-name="gr13" draw:text-style-name="P10" svg:width="8.098in" svg:height="0.3669in" svg:x="-0.3862in" svg:y="3.7319in"><draw:text-box><text:p text:style-name="P9"><text:span text:style-name="T10"><text:s text:c="13"/></text:span><text:span text:style-name="T10"><text:s text:c="4"/></text:span><text:span text:style-name="T10">The .h</text:span><text:span text:style-name="T10">ack </text:span><text:span text:style-name="T10">TLD </text:span><text:span text:style-name="T10">will be </text:span><text:span text:style-name="T10">availab</text:span><text:span text:style-name="T10">le for </text:span><text:span text:style-name="T10">the </text:span><text:span text:style-name="T10">durati</text:span><text:span text:style-name="T10">on of </text:span><text:span text:style-name="T10">BornH</text:span><text:span text:style-name="T10">ack </text:span><text:span text:style-name="T10">throug</text:span><text:span text:style-name="T10">h the </text:span><text:span text:style-name="T10">DigiNø</text:span><text:span text:style-name="T10">ltar </text:span><text:span text:style-name="T10">registr</text:span><text:span text:style-name="T10">y. </text:span></text:p></draw:text-box></draw:frame><draw:frame text:anchor-type="paragraph" draw:z-index="7" draw:name="Text Frame 6" draw:style-name="gr12" draw:text-style-name="P8" svg:width="5.8752in" svg:height="2.9276in" svg:x="0.978in" svg:y="4.278in"><draw:text-box><text:p text:style-name="P11"><text:span text:style-name="T8">Participants </text:span><text:span text:style-name="T8">wishing to obtain </text:span><text:span text:style-name="T8">a .hack domain </text:span><text:span text:style-name="T8">may do so using </text:span><text:span text:style-name="T8">the standard </text:span><text:span text:style-name="T8">DigiNøltar service </text:span><text:span text:style-name="T8">portal on the </text:span><text:span text:style-name="T8">right. As with all </text:span><text:span text:style-name="T8">DigiNøltar-</text:span><text:span text:style-name="T8">operated </text:span><text:span text:style-name="T8">namespaces, </text:span><text:span text:style-name="T8">delegation is </text:span><text:span text:style-name="T8">performed on a </text:span><text:span text:style-name="T8">best-effort basis </text:span><text:span text:style-name="T8">and is generally </text:span><text:span text:style-name="T8">completed before </text:span><text:span text:style-name="T8">anyone asks </text:span><text:span text:style-name="T8">whether it has </text:span><text:span text:style-name="T8">propagated.</text:span></text:p><text:p text:style-name="P12"><text:span text:style-name="T8">The .hack </text:span><text:span text:style-name="T8">namespace is </text:span><text:span text:style-name="T8">suitable for, but </text:span><text:span text:style-name="T8">not limited to:</text:span></text:p><text:p text:style-name="P13"><text:span text:style-name="T11">•</text:span><text:span text:style-name="T8"> Personal </text:span><text:span text:style-name="T8">websites</text:span></text:p><text:p text:style-name="P13"><text:span text:style-name="T11">•</text:span><text:span text:style-name="T8"> Camp </text:span><text:span text:style-name="T8">infrastructure</text:span></text:p><text:p text:style-name="P13"><text:span text:style-name="T11">•</text:span><text:span text:style-name="T8"> Experimental </text:span><text:span text:style-name="T8">services</text:span></text:p><text:p text:style-name="P13"><text:span text:style-name="T11">•</text:span><text:span text:style-name="T8"> Documentation </text:span><text:span text:style-name="T8">that should </text:span><text:span text:style-name="T8">probably have </text:span><text:span text:style-name="T8">been a README</text:span></text:p><text:p text:style-name="P12"><text:span text:style-name="T11">•</text:span><text:span text:style-name="T8"> Projects </text:span><text:span text:style-name="T8">expected to </text:span><text:span text:style-name="T8">outlive the event </text:span><text:span text:style-name="T8">by at least several </text:span><text:span text:style-name="T8">hours</text:span></text:p><text:p text:style-name="P12"><text:span text:style-name="T8"/></text:p><text:p text:style-name="P7"><text:span text:style-name="T8">DigiNøltar places </text:span><text:span text:style-name="T8">no additional </text:span><text:span text:style-name="T8">restrictions on the </text:span><text:span text:style-name="T8">namespace </text:span><text:span text:style-name="T8">beyond basic </text:span><text:span text:style-name="T8">operational </text:span><text:span text:style-name="T8">requirements and </text:span><text:span text:style-name="T8">reasonable DNS </text:span><text:span text:style-name="T8">hygiene.</text:span></text:p></draw:text-box></draw:frame><draw:frame text:anchor-type="paragraph" draw:z-index="8" draw:name="Text Frame 5" draw:style-name="gr13" draw:text-style-name="P10" svg:width="8.098in" svg:height="0.3669in" svg:x="-0.3854in" svg:y="7.3984in"><draw:text-box><text:p text:style-name="P14"><text:span text:style-name="T10"><text:s text:c="18"/>To visit .hack sites use the following </text:span><text:span text:style-name="T10">DNS Servers: 51.195.8.10 / 45.153.252.117 </text:span></text:p></draw:text-box></draw:frame><draw:frame text:anchor-type="paragraph" draw:z-index="0" draw:name="Image 1" draw:style-name="gr14" draw:text-style-name="P2" svg:width="1.9996in" svg:height="2.1488in" svg:x="-0.1563in" svg:y="4.75in"><draw:image xlink:href="Pictures/10000000000001FE000002248886233C.png" xlink:type="simple" xlink:show="embed" xlink:actuate="onLoad" draw:mime-type="image/png"><text:p/></draw:image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16T21:02:28.008644607</meta:creation-date>
    <dc:date>2026-07-16T21:52:18.410896850</dc:date>
    <meta:editing-duration>PT3M33S</meta:editing-duration>
    <meta:editing-cycles>2</meta:editing-cycles>
    <meta:generator>LibreOffice/26.2.4.2$Linux_X86_64 LibreOffice_project/620$Build-2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